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66B8100004E380000701EF925F300.pdf" manifest:media-type="application/pdf"/>
  <manifest:file-entry manifest:full-path="Pictures/10000001000003B20000054CD493A0FB.png" manifest:media-type="image/png"/>
  <manifest:file-entry manifest:full-path="Pictures/10000001000002CF00000071B127C296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left" style:justify-single-word="false"/>
      <style:text-properties style:use-window-font-color="true" loext:opacity="0%" style:font-name="Arial" fo:font-size="12pt" fo:font-weight="normal" officeooo:rsid="00dbe306" officeooo:paragraph-rsid="00db4a23" style:font-size-asian="12pt" style:font-weight-asian="normal" style:font-size-complex="12pt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e1" text:anchor-type="char" svg:x="0.039cm" svg:y="1.27cm" svg:width="19.673cm" svg:height="26.208cm" draw:z-index="0"><draw:image xlink:href="Pictures/10066B8100004E380000701EF925F300.pdf" xlink:type="simple" xlink:show="embed" xlink:actuate="onLoad" draw:mime-type="application/pdf"/><draw:image xlink:href="Pictures/10000001000003B20000054CD493A0FB.png" xlink:type="simple" xlink:show="embed" xlink:actuate="onLoad" draw:mime-type="image/png"/></draw:frame><draw:frame draw:style-name="fr1" draw:name="Immagine2" text:anchor-type="char" svg:x="0.226cm" svg:y="-0.056cm" svg:width="19.345cm" svg:height="2.939cm" draw:z-index="1"><draw:image xlink:href="Pictures/10000001000002CF00000071B127C296.png" xlink:type="simple" xlink:show="embed" xlink:actuate="onLoad" draw:mime-type="image/png"/></draw:frame></text:p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696cm" style:type="center"/>
          <style:tab-stop style:position="19.394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499cm" fo:margin-bottom="0.499cm" fo:margin-left="0.499cm" fo:margin-right="1.796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righ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1-18T08:54:01.004000000</meta:creation-date>
    <meta:generator>LibreOffice/26.2.2.2$Windows_X86_64 LibreOffice_project/1f77d10d6938fd34972958f64b2bcfa54f8b1ba5</meta:generator>
    <meta:print-date>2026-01-20T21:01:27.577000000</meta:print-date>
    <dc:date>2026-05-26T17:09:58.466150400</dc:date>
    <meta:editing-duration>PT15H36M32S</meta:editing-duration>
    <meta:editing-cycles>91</meta:editing-cycles>
    <meta:document-statistic meta:table-count="0" meta:image-count="2" meta:object-count="0" meta:page-count="1" meta:paragraph-count="0" meta:word-count="0" meta:character-count="0" meta:non-whitespace-character-count="0"/>
  </office:meta>
</office:document-meta>
</file>